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officeooo="http://openoffice.org/2009/office" office:version="1.2">
  <office:scripts/>
  <office:font-face-decls>
    <style:font-face style:name="Mangal1" svg:font-family="Mangal"/>
    <style:font-face style:name="Open Sans" svg:font-family="'Open Sans', Arial, sans-serif"/>
    <style:font-face style:name="Liberation Serif" svg:font-family="'Liberation Serif'" style:font-family-generic="roman" style:font-pitch="variable"/>
    <style:font-face style:name="Liberation Sans" svg:font-family="'Liberation Sans'" style:font-family-generic="swiss" style:font-pitch="variable"/>
    <style:font-face style:name="Arial Unicode MS" svg:font-family="'Arial Unicode MS'"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SimSun" svg:font-family="SimSun" style:font-family-generic="system" style:font-pitch="variable"/>
  </office:font-face-decls>
  <office:automatic-styles>
    <style:style style:name="P1" style:family="paragraph" style:parent-style-name="Heading_20_2">
      <style:text-properties fo:language="zxx" fo:country="none" style:language-asian="zxx" style:country-asian="none" style:language-complex="zxx" style:country-complex="none"/>
    </style:style>
    <style:style style:name="P2" style:family="paragraph" style:parent-style-name="Heading_20_2">
      <style:paragraph-properties fo:break-before="page"/>
      <style:text-properties fo:language="zxx" fo:country="none" style:language-asian="zxx" style:country-asian="none" style:language-complex="zxx" style:country-complex="none"/>
    </style:style>
    <style:style style:name="P3" style:family="paragraph" style:parent-style-name="Text_20_body">
      <style:text-properties fo:language="zxx" fo:country="none" style:language-asian="zxx" style:country-asian="none" style:language-complex="zxx" style:country-complex="none"/>
    </style:style>
    <style:style style:name="T1" style:family="text">
      <style:text-properties fo:language="es" fo:country="ES"/>
    </style:style>
    <style:style style:name="T2" style:family="text">
      <style:text-properties fo:language="zxx" fo:country="none" style:language-asian="zxx" style:country-asian="none" style:language-complex="zxx" style:country-complex="non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P1" text:outline-level="2">Junta Directiva</text:h>
      <text:p text:style-name="P3"/>
      <text:p text:style-name="Text_20_body"><text:span text:style-name="T2">La Junta Directiva de </text:span><text:span text:style-name="Strong_20_Emphasis"><text:span text:style-name="T2">AFEDES, Asociación para el Fomento de la Formación, el Empleo, la Información y el Desarrollo del Norte</text:span></text:span><text:span text:style-name="T2">, está constituida por las personas a continuación citadas, por acuerdo de la Asamblea General Extraordinaria que se celebró el </text:span><text:span text:style-name="Strong_20_Emphasis"><text:span text:style-name="T2">15 de noviembre de 2018.</text:span></text:span></text:p>
      <text:p text:style-name="Text_20_body"><text:span text:style-name="Strong_20_Emphasis"><text:span text:style-name="T2">Presidenta: Catalina de Lorenzo-Cáceres Farizo</text:span></text:span></text:p>
      <text:p text:style-name="P3">Socia fundadora y Presidenta de Asociación AFEDES, es una persona convencida de que el desarrollo local es el motor del cambio de la sociedad y de la creación de nuevas oportunidades para el empleo y la cohesión social.<text:line-break/>Tiene inculcado en sus genes la cultura emprendedora, ya que es nieta e hija de empresarios y empresarias. Esta herencia unidad a su formación en Ciencias Económicas y Empresariales, Agente de Empleo y Desarrollo Local, y su experiencia en el desarrollo local que adquirió en distintas administraciones locales de Tenerife; la llevó a crear en 1999 la Asociación AFEDES de la que hasta la fecha ha desempeñado el cargo de Directora.<text:line-break/>Su afán de colaboración e implicación la lleva a formar parte de las juntas directivas de otras entidades sociales como Red ANAGOS , Red EAPN Canarias, ADEICAN,….. .<text:line-break/>Es participante activo de diferentes entidades sociales y de diversas asociaciones (Centro de Iniciativas Turísticas de Icod , Asociación de Mujeres TAYDA, AMPA IES Lucas Martín Espino) . Enamorada de lo social, de la transformación social y de cultura emprendedora, ayudar a otras personas es algo que tiene siempre en mente.<text:line-break/>Reivindica el compromiso y la implicación de las Administraciones Públicas para una gestión adecuada y eficaz, y un mayor impulso al desarrollo social y local. Su último reto ha sido la creación y gestión de la empresa de inserción laboral Activando Sueños de Inserción, S.L.</text:p>
      <text:p text:style-name="Text_20_body"><text:span text:style-name="Strong_20_Emphasis"><text:span text:style-name="T2">Tesorera</text:span></text:span><text:span text:style-name="T2">: </text:span><text:span text:style-name="Strong_20_Emphasis"><text:span text:style-name="T2">Luz Katiuska Sosa Ramos</text:span></text:span></text:p>
      <text:p text:style-name="P3">Nacida en 1975, diplomada en Relaciones Laborales. pertenece a la Asociación AFEDES desde su constitución. ejecución de varios proyectos de formación empleo en toda trayectoria laboral de mas de 20 años en la entidad como responsable de proyectos</text:p>
      <text:p text:style-name="P3">Siendo en la actualidad la tesorera de dicha Asociación y miembro de otras entidades sociales. Formo parte también de la empresa de inserción de Activando Sueños creada por la Asociación</text:p>
      <text:p text:style-name="P3">Comprometida con la problemática social y conscienciencianda de la importancia de trabajar por y para las personas mas desfavorecidas de la sociedad, así como la búsqueda activa de empleo de los proyectos de empleo de la entidad de los cuales también soy responsable.</text:p>
      <text:p text:style-name="Text_20_body"><text:span text:style-name="Strong_20_Emphasis"><text:span text:style-name="T2">Secretario: Juan Manuel Peraza López</text:span></text:span></text:p>
      <text:p text:style-name="P3">Nacido en Venezuela en 1977, licenciado en administración de empresa en Venezuela. Actualmente ejerzo como personal de apoyo de la Asociación AFEDES. Desde mi llegada a España ya hace unos 13 años, comencé un proceso de integración y adaptació. En dicho proceso conozco la Asociación <text:soft-page-break/>AFEDES y convencido de sus valores, principios y del trabajo que realizan para mejorar la sociedad, decido ser socio de la Asociación. Poco después en el año 2011 a través de un proceso de selección de un proyecto ejecutado por la Entidad comienzo a formar parte de la familia AFEDES. Durante todos estos años he desarrollado y aprendido varias actividades que van desde gestor de redes sociales, mantenimiento de recursos y equipos informáticos de la Entidad. Además formo parte de la junta directiva de la Asociación AFEDES.</text:p>
      <text:p text:style-name="Text_20_body"><text:span text:style-name="Strong_20_Emphasis"><text:span text:style-name="T2">Vocal de la Asociación: Iván García Dorta</text:span></text:span></text:p>
      <text:p text:style-name="P3">Nacido en 1982, Promotor de Empleo y Empresas actualmente en la Asociación Afedes, Presentador de eventos, Vocal de la Asociación Cultural Martín Rodríguez, Portavoz del Club Deportivo Guancha. Arranque mi actividad como voluntario en el programa de participación juvenil Asociación Sájora en el año 2000 en San Juan de la Rambla, siendo director del grupo de teatro y baile Salsedanza, que cosechó premio canario en el festival de jóvenes Talentos 2008, premio Insular en el Festival de la Canción de Candelaria. Técnico del Programa de Prevención de las Drogodependencias en San Juan de la Rambla entre 2007 y 2010, Concejal y responsable de las áreas de educación, cultura y nuevas tecnologías en el Ayuntamiento de San Juan de la Rambla entre los años 2013 y 2015. Presentador de la Televisión Canaria, e imagen de Talentos Juvenil en el año 2009-2010. Director Artístico del Programa Islasvisión de la Televisión Canaria año 2016 y 2017. Alumno del Programa DInamizate con Afedes año 2015. Trabajador para diferentes proyectos de la Asociación Afedes y Asociación Tayda en los años 2016-2019.</text:p>
      <text:p text:style-name="P3">Enamorado de la Justicia Social, de la ayuda a los demás, del mensaje positivo, especialmente en redes sociales, del comercio local, de esa frase tan importante que es ayudar a ayudar, de la naturaleza y el mar, y sobre todo del compromiso social.</text:p>
      <text:p text:style-name="P3">Fecha de revisión 29/10/2021</text:p>
      <text:p text:style-name="P3"/>
      <text:h text:style-name="P1" text:outline-level="2"/>
      <text:h text:style-name="P2" text:outline-level="2">Equipo de dirección</text:h>
      <text:p text:style-name="P3"/>
      <text:p text:style-name="Text_20_body"><text:span text:style-name="Strong_20_Emphasis"><text:span text:style-name="T2">Catalina de Lorenzo-Cáceres Farizo </text:span></text:span><text:span text:style-name="T2">– Presidenta y Directora</text:span></text:p>
      <text:p text:style-name="P3">Socia fundadora y Presidenta de Asociación AFEDES, es una persona convencida de que el desarrollo local es el motor del cambio de la sociedad y de la creación de nuevas oportunidades para el empleo y la cohesión social.<text:line-break/>Tiene inculcado en sus genes la cultura emprendedora, ya que es nieta e hija de empresarios y empresarias. Esta herencia unidad a su formación en Ciencias Económicas y Empresariales, Agente de Empleo y Desarrollo Local, y su experiencia en el desarrollo local que adquirió en distintas administraciones locales de Tenerife; la llevó a crear en 1999 la Asociación AFEDES de la que hasta la fecha ha desempeñado el cargo de Directora.<text:line-break/>Su afán de colaboración e implicación la lleva a formar parte de las juntas directivas de otras entidades sociales como Red ANAGOS , Red EAPN Canarias, ADEICAN,….. .<text:line-break/>Es participante activo de diferentes entidades sociales y de diversas asociaciones (Centro de Iniciativas Turísticas de Icod , Asociación de Mujeres TAYDA, AMPA IES Lucas Martín Espino) . Enamorada de lo social, de la transformación social y de cultura emprendedora, ayudar a otras personas es algo que tiene siempre en mente.<text:line-break/>Reivindica el compromiso y la implicación de las Administraciones Públicas para una gestión adecuada y eficaz, y un mayor impulso al desarrollo social y local. Su último reto ha sido la creación y gestión de la empresa de inserción laboral Activando Sueños de Inserción, S.L.</text:p>
      <text:p text:style-name="Text_20_body"><text:span text:style-name="Strong_20_Emphasis"><text:span text:style-name="T2">Luz Katiuska Sosa</text:span></text:span></text:p>
      <text:p text:style-name="P3">Responsable del departamento de Recursos Humanos y administración</text:p>
      <text:p text:style-name="P3">Nacida en 1975, diplomada en Relaciones Laborales. pertenece a la Asociación AFEDES desde su constitución. ejecución de varios proyectos de formación empleo en toda trayectoria laboral de mas de 20 años en la entidad como responsable de proyectos</text:p>
      <text:p text:style-name="P3">Siendo en la actualidad la tesorera de dicha Asociación y miembro de otras entidades sociales. Formo parte también de la empresa de inserción de Activando Sueños creada por la Asociación</text:p>
      <text:p text:style-name="P3">Comprometida con la problemática social y conscienciencianda de la importancia de trabajar por y para las  personas mas desfavorecidas de la sociedad, así como la búsqueda activa de empleo de los proyectos de empleo de la entidad de los cuales también soy responsable</text:p>
      <text:p text:style-name="Text_20_body"><text:span text:style-name="Strong_20_Emphasis"><text:span text:style-name="T2">Sofía Sánchez</text:span></text:span></text:p>
      <text:p text:style-name="P3">Responsable del departamento de Información, Formación, Empleo, Informática y Calidad</text:p>
      <text:p text:style-name="P3">Involucrada en el desarrollo de sistemas de gestión y de personas desde sus inicios en la Entidad, como uno de los motores en su quehacer diario. Nacida en 1982, forma parte del equipo de Afedes desde al año 2004, ocupando diferentes puestos de atención a personas en situación de exclusión, especialmente <text:soft-page-break/>en el área de formación, empleo e integración social. A partir del año 2010 desempeña la labor de coordinación de diferentes departamentos de la entidad. Es técnica superior en administración y finanzas y cuenta con formación complementaria en el desarrollo de sistemas de gestión.</text:p>
      <text:p text:style-name="P3">Forma parte de la junta directiva de la Asociación Tayda, creada por la Asociación Afedes y cuyo objetivo es el desarrollo de acciones basadas en la igualdad de oportunidades y el respeto al medio ambiente.</text:p>
      <text:p text:style-name="P3">Dinámica, responsable y muy comprometida con su trabajo lucha por la inclusión social y laboral de colectivos que se encuentran en situación de vulnerabilidad social</text:p>
      <text:p text:style-name="Text_20_body"><text:span text:style-name="Strong_20_Emphasis"><text:span text:style-name="T2">Mónica Méndez</text:span></text:span></text:p>
      <text:p text:style-name="P3">Responsable del departamento de Comunicación y Empresas</text:p>
      <text:p text:style-name="P3">Nacida en 1986, es licenciada en Ciencias de la Comunicación: Periodismo y diplomada en Relaciones Laborales. Consciente de la importancia de ayudar a personas en riesgo de exclusión social y amante de la comunicación como vía para conseguir la eficiencia y la eficacia pertenece a la Asociación AFEDES desde el año 2010. Comenzó su actividad como técnica del departamento de empresas y comunicación de la entidad en acciones de sensibilización al empresariado, dinamización comercial y visibilización de acciones de formación y empleo al exterior. Es presidenta de la Asociación Tayda, creada por la Asociación Afedes y cuyo objetivo es el desarrollo de acciones basadas en la igualdad de oportunidades y el respeto al medio ambiente. Comprometida con la problemática actual, apoya firmemente el mantenimiento del comercio local y la ayuda a personas más desfavorecidas.</text:p>
      <text:p text:style-name="Text_20_body"><text:span text:style-name="Strong_20_Emphasis"><text:span text:style-name="T2">José Gervasio Cruz Rosquete</text:span></text:span></text:p>
      <text:p text:style-name="P3">Responsable de los Departamentos de Planificación, Innovación, Desarrollo e Informática</text:p>
      <text:p text:style-name="P3">Máster en Planificación Estratégica por la Universidad de La Laguna, Licenciado en Ciencias Económicas y Empresariales por la Universidad Complutense de Madrid, Diplomado en Derecho Tributario y Asesoría Fiscal por Centro de Estudios Técnicos Empresariales de Madrid, Gestor y Auditor de Sistemas de Calidad por el Centro de Certificación de Personas de la Agencia Española de Calidad (AEC)</text:p>
      <text:p text:style-name="P3">Socio fundador de Asociación AFEDES, empezó su andadura profesional en el campo del desarrollo local en el Ayuntamiento de Icod de los Vinos donde durante tres años compartió la responsabilidad de la Agencia de Empleo y Desarrollo Local. En esta etapa compaginó su trabajo en el Agencia con la de docente, llegando a impartir unos 20 cursos sobre contabilidad, gestión y comercialización de PYMES, aplicaciones informáticas de oficina y Normas ISO 9000, entre otros.</text:p>
      <text:p text:style-name="P3">Cambia del sector público al privado trabajando como Gerente de Empresas en banca (BANESTO), como director Adjunto y director de Calidad en Blandy Servicios, S.A. como gerente de Calidad y Medio Ambiente de Blandy Brothers y Cía, S.A. como director de Centros Multimarca en Grupo Guillermo Rhan, S.A. y como gerente en Xiel Deco-Hogar, S.L.</text:p>
      <text:p text:style-name="P3"><text:soft-page-break/>Después de esta trayectoria en el sector privado, vuelve a la Asociación para hacerse cargo de los departamentos de Planificación, Innovación, Desarrollo e Informática</text:p>
      <text:p text:style-name="P3">Involucrado en el desarrollo de la Asociación desde sus inicios y colaborando activamente en la misma durante distintas fases de su trayectoria, se incorpora para apoyar al equipo directivo en las tareas que por su formación y trayectoria les son ya conocidas.</text:p>
      <text:p text:style-name="P3">Es una persona que le gusta trabajar por objetivos, establecidos previamente mediante una planificación estratégica que cree en la organización una cultura de mejora continua. Es persistente y comprometido con su trabajo. Le gusta el trabajo en equipo y comparte los objetivos de la organización en su lucha por la inclusión social y laboral de colectivos que se encuentran en situación de vulnerabilidad social.</text:p>
    </office:text>
  </office:body>
</office:document-content>
</file>

<file path=styles.xml><?xml version="1.0" encoding="utf-8"?>
<office:document-styles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html="http://www.w3.org/1999/xhtml" xmlns:officeooo="http://openoffice.org/2009/office" office:version="1.2">
  <office:font-face-decls>
    <style:font-face style:name="Mangal1" svg:font-family="Mangal"/>
    <style:font-face style:name="Open Sans" svg:font-family="'Open Sans', Arial, sans-serif"/>
    <style:font-face style:name="Liberation Serif" svg:font-family="'Liberation Serif'" style:font-family-generic="roman" style:font-pitch="variable"/>
    <style:font-face style:name="Liberation Sans" svg:font-family="'Liberation Sans'" style:font-family-generic="swiss" style:font-pitch="variable"/>
    <style:font-face style:name="Arial Unicode MS" svg:font-family="'Arial Unicode MS'"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SimSun" svg:font-family="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n" fo:country="US"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style:font-name="Liberation Serif" fo:font-size="12pt" fo:language="en" fo:country="US" style:letter-kerning="true" style:font-name-asian="SimSun" style:font-size-asian="10.5pt" style:language-asian="zh" style:country-asian="CN" style:font-name-complex="Mangal"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20%"/>
    </style:style>
    <style:style style:name="List" style:family="paragraph" style:parent-style-name="Text_20_body" style:class="list">
      <style:text-properties style:font-size-asian="12pt" style:font-name-complex="Mangal1" style:font-family-complex="Mangal"/>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1" style:font-family-complex="Mangal"/>
    </style:style>
    <style:style style:name="Heading_20_2" style:display-name="Heading 2" style:family="paragraph" style:parent-style-name="Heading" style:next-style-name="Text_20_body" style:default-outline-level="2" style:list-style-name="" style:class="text">
      <style:paragraph-properties fo:margin-top="0.353cm" fo:margin-bottom="0.212cm" loext:contextual-spacing="false"/>
      <style:text-properties style:font-name="Liberation Serif" fo:font-family="'Liberation Serif'" style:font-family-generic="roman" style:font-pitch="variable" fo:font-size="18pt" fo:font-weight="bold" style:font-name-asian="NSimSun" style:font-family-asian="NSimSun" style:font-family-generic-asian="system" style:font-pitch-asian="variable" style:font-size-asian="18pt" style:font-weight-asian="bold" style:font-name-complex="Arial Unicode MS" style:font-family-complex="'Arial Unicode MS'" style:font-family-generic-complex="system" style:font-pitch-complex="variable" style:font-size-complex="18pt" style:font-weight-complex="bold"/>
    </style:style>
    <style:style style:name="Strong_20_Emphasis" style:display-name="Strong Emphasis" style:family="text">
      <style:text-properties fo:font-weight="bold" style:font-weight-asian="bold" style:font-weight-complex="bold"/>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59cm" fo:page-height="27.94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meta="urn:oasis:names:tc:opendocument:xmlns:meta:1.0" xmlns:office="urn:oasis:names:tc:opendocument:xmlns:office:1.0" xmlns:grddl="http://www.w3.org/2003/g/data-view#" xmlns:ooo="http://openoffice.org/2004/office" xmlns:xlink="http://www.w3.org/1999/xlink" xmlns:dc="http://purl.org/dc/elements/1.1/" office:version="1.2">
  <office:meta>
    <meta:creation-date>2017-10-20T23:40:51.940000000</meta:creation-date>
    <meta:generator>LibreOffice/6.4.4.2$Windows_X86_64 LibreOffice_project/3d775be2011f3886db32dfd395a6a6d1ca2630ff</meta:generator>
    <dc:date>2022-04-29T09:12:11.961000000</dc:date>
    <meta:editing-duration>PT5M36S</meta:editing-duration>
    <meta:editing-cycles>1</meta:editing-cycles>
    <meta:document-statistic meta:table-count="0" meta:image-count="0" meta:object-count="0" meta:page-count="5" meta:paragraph-count="38" meta:word-count="1774" meta:character-count="11174" meta:non-whitespace-character-count="9436"/>
  </office:meta>
</office:document-meta>
</file>